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ijaya" svg:font-family="Vijay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cm" fo:line-height="100%" fo:text-align="start" style:justify-single-word="false"/>
    </style:style>
    <style:style style:name="P2" style:family="paragraph" style:parent-style-name="Standard">
      <style:paragraph-properties fo:text-align="end" style:justify-single-word="false"/>
      <style:text-properties style:font-name="Vijaya" fo:font-size="16pt" style:font-size-asian="16pt" style:font-size-complex="16pt"/>
    </style:style>
    <style:style style:name="P3" style:family="paragraph" style:parent-style-name="Standard">
      <style:paragraph-properties fo:text-align="center" style:justify-single-word="false"/>
      <style:text-properties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4" style:family="paragraph" style:parent-style-name="Standard">
      <style:paragraph-properties fo:text-align="end" style:justify-single-word="false"/>
      <style:text-properties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5" style:family="paragraph" style:parent-style-name="Standard">
      <style:paragraph-properties fo:text-align="start" style:justify-single-word="false"/>
      <style:text-properties fo:color="#800000" style:text-position="0% 100%" style:font-name="Vijaya" fo:font-size="16pt" style:text-underline-style="none" fo:font-weight="normal" fo:background-color="#ffffff" style:font-size-asian="16pt" style:font-weight-asian="normal" style:font-size-complex="16pt" style:font-weight-complex="normal"/>
    </style:style>
    <style:style style:name="P6" style:family="paragraph" style:parent-style-name="Standard">
      <style:paragraph-properties fo:text-align="start" style:justify-single-word="false"/>
      <style:text-properties fo:color="#800000" style:text-position="0% 100%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7" style:family="paragraph" style:parent-style-name="Standard">
      <style:paragraph-properties fo:text-align="start" style:justify-single-word="false"/>
      <style:text-properties fo:color="#000000"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8" style:family="paragraph" style:parent-style-name="Standard">
      <style:paragraph-properties fo:text-align="start" style:justify-single-word="false"/>
      <style:text-properties fo:color="#000000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9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none" fo:font-weight="normal" fo:background-color="#ffffff" style:font-size-asian="16pt" style:font-weight-asian="normal" style:font-size-complex="16pt" style:font-weight-complex="normal"/>
    </style:style>
    <style:style style:name="P10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11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solid" style:text-underline-width="auto" style:text-underline-color="font-color" fo:font-weight="bold" fo:background-color="#ffffff" style:font-size-asian="16pt" style:font-weight-asian="bold" style:font-size-complex="16pt" style:font-weight-complex="bold"/>
    </style:style>
    <style:style style:name="P12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000000" style:text-position="0% 100%"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14" style:family="paragraph" style:parent-style-name="Standard" style:master-page-name="">
      <style:paragraph-properties fo:margin-left="0cm" fo:margin-right="0cm" fo:text-align="start" style:justify-single-word="false" fo:text-indent="0.238cm" style:auto-text-indent="false" style:page-number="auto"/>
      <style:text-properties fo:color="#000000" style:text-position="0% 100%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15" style:family="paragraph" style:parent-style-name="Standard">
      <style:paragraph-properties style:writing-mode="lr-tb"/>
    </style:style>
    <style:style style:name="P16" style:family="paragraph" style:parent-style-name="Standard">
      <style:paragraph-properties style:writing-mode="lr-tb"/>
      <style:text-properties fo:color="#000000" style:font-name="Vijaya" fo:font-size="16pt" style:font-size-asian="16pt" style:font-size-complex="16pt"/>
    </style:style>
    <style:style style:name="P17" style:family="paragraph" style:parent-style-name="Standard">
      <style:paragraph-properties fo:text-align="start" style:justify-single-word="false" style:writing-mode="lr-tb"/>
      <style:text-properties fo:color="#000000" style:font-name="Vijaya" fo:font-size="16pt" style:font-size-asian="16pt" style:font-size-complex="16pt"/>
    </style:style>
    <style:style style:name="P18" style:family="paragraph" style:parent-style-name="Quotations">
      <style:paragraph-properties fo:text-align="center" style:justify-single-word="false"/>
      <style:text-properties fo:color="#800000" style:text-position="0% 100%" style:font-name="Vijaya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19" style:family="paragraph" style:parent-style-name="Standard" style:master-page-name="Standard">
      <style:paragraph-properties fo:margin-top="0.101cm" fo:margin-bottom="0cm" fo:line-height="100%" fo:text-align="start" style:justify-single-word="false" style:page-number="auto"/>
    </style:style>
    <style:style style:name="P20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solid" style:text-underline-width="auto" style:text-underline-color="font-color" fo:font-weight="bold" fo:background-color="#ffffff" style:font-size-asian="16pt" style:font-weight-asian="bold" style:font-size-complex="16pt" style:font-weight-complex="bold"/>
    </style:style>
    <style:style style:name="P21" style:family="paragraph" style:parent-style-name="Standard">
      <style:paragraph-properties fo:text-align="start" style:justify-single-word="false"/>
      <style:text-properties fo:color="#000000" style:text-position="0% 100%" style:font-name="Vijaya" fo:font-size="16pt" style:text-underline-style="none" fo:font-weight="normal" fo:background-color="#ffffff" style:font-size-asian="16pt" style:font-weight-asian="normal" style:font-size-complex="16pt" style:font-weight-complex="normal"/>
    </style:style>
    <style:style style:name="P22" style:family="paragraph" style:parent-style-name="Standard">
      <style:paragraph-properties fo:text-align="start" style:justify-single-word="false"/>
      <style:text-properties fo:color="#800000" style:text-position="0% 100%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23" style:family="paragraph" style:parent-style-name="Standard">
      <style:paragraph-properties fo:text-align="end" style:justify-single-word="false"/>
      <style:text-properties fo:color="#800000" style:text-position="0% 100%" style:font-name="Vijaya" fo:font-size="16pt" style:text-underline-style="none" fo:font-weight="normal" style:font-size-asian="16pt" style:font-weight-asian="normal" style:font-size-complex="16pt" style:font-weight-complex="normal"/>
    </style:style>
    <style:style style:name="P24" style:family="paragraph" style:parent-style-name="Standard">
      <style:paragraph-properties style:writing-mode="lr-tb"/>
    </style:style>
    <style:style style:name="P25" style:family="paragraph" style:parent-style-name="Standard">
      <style:paragraph-properties fo:text-align="start" style:justify-single-word="false" style:writing-mode="lr-tb"/>
      <style:text-properties fo:color="#000000" style:font-name="Vijaya" fo:font-size="16pt" style:font-size-asian="16pt" style:font-size-complex="16pt"/>
    </style:style>
    <style:style style:name="T1" style:family="text">
      <style:text-properties fo:color="#000000"/>
    </style:style>
    <style:style style:name="T2" style:family="text">
      <style:text-properties fo:color="#000000" fo:font-size="28pt" fo:font-style="normal" fo:font-weight="bold" style:font-size-asian="28pt" style:font-style-asian="normal" style:font-weight-asian="bold" style:font-size-complex="28pt" style:font-weight-complex="bold"/>
    </style:style>
    <style:style style:name="T3" style:family="text">
      <style:text-properties fo:color="#000000" style:font-name="Vijaya" fo:font-size="16pt" fo:font-style="normal" fo:font-weight="bold" style:font-size-asian="16pt" style:font-style-asian="normal" style:font-weight-asian="bold" style:font-size-complex="16pt" style:font-weight-complex="bold"/>
    </style:style>
    <style:style style:name="T4" style:family="text">
      <style:text-properties fo:color="#000000" style:font-name="Vijaya" fo:font-size="16pt" fo:font-weight="normal" style:font-size-asian="16pt" style:font-weight-asian="normal" style:font-size-complex="16pt" style:font-weight-complex="normal"/>
    </style:style>
    <style:style style:name="T5" style:family="text">
      <style:text-properties fo:color="#000000" style:text-underline-style="solid" style:text-underline-width="auto" style:text-underline-color="font-color" fo:background-color="#ffffff"/>
    </style:style>
    <style:style style:name="T6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7" style:family="text">
      <style:text-properties fo:font-size="28pt" fo:font-weight="bold" style:font-size-asian="28pt" style:font-weight-asian="bold" style:font-size-complex="28pt" style:font-weight-complex="bold"/>
    </style:style>
    <style:style style:name="T8" style:family="text">
      <style:text-properties style:text-underline-style="none"/>
    </style:style>
    <style:style style:name="T9" style:family="text">
      <style:text-properties style:font-name="Vijaya" style:text-underline-style="solid" style:text-underline-width="auto" style:text-underline-color="font-color"/>
    </style:style>
    <style:style style:name="T10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fo:margin-left="0cm" fo:margin-right="0cm" fo:margin-top="0cm" fo:margin-bottom="0cm" style:vertical-pos="from-top" style:horizontal-pos="center" style:horizontal-rel="paragraph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 text:c="11"/><draw:frame draw:style-name="fr1" draw:name="gráficos1" text:anchor-type="as-char" svg:y="-2.249cm" svg:width="10.248cm" svg:height="3cm" draw:z-index="0"><draw:image xlink:href="http://www.clubsomisa.com.ar/imagenes/logo.png" xlink:type="simple" xlink:show="embed" xlink:actuate="onLoad"/></draw:frame> <text:s text:c="40"/><text:span text:style-name="T7"><text:s/></text:span></text:p>
      <text:p text:style-name="P1"><text:span text:style-name="T2"><text:s text:c="19"/></text:span><text:span text:style-name="T3">“ CLUB SOMISA SAN NICOLÁS”</text:span></text:p>
      <text:p text:style-name="P2"/>
      <text:p text:style-name="P3">ACTIVIDADES LOCALES</text:p>
      <text:p text:style-name="P4"/>
      <text:p text:style-name="P5"><text:s/><text:span text:style-name="T6">BÁSQUET. TORNEO PROVINCIAL</text:span></text:p>
      <text:p text:style-name="P9">Viernes 24/03. <text:s/></text:p>
      <text:p text:style-name="P9">Horario <text:s text:c="15"/>Categorías <text:s text:c="24"/>Local <text:s text:c="32"/>Visitante</text:p>
      <text:p text:style-name="P9">21:30 hs. <text:s text:c="13"/>Primera <text:s text:c="31"/>Somisa <text:s text:c="5"/>vs. <text:s text:c="4"/>Independiente de Zárate </text:p>
      <text:p text:style-name="P5"/>
      <text:p text:style-name="P7">HANDBALL<text:span text:style-name="T8">. </text:span></text:p>
      <text:p text:style-name="P8">Viernes 24/03 .Fecha <text:s/>del Torneo Apertura 2017 en las Instalaciones del Club (gimnasio n° 2). </text:p>
      <text:p text:style-name="P10">Horario <text:s text:c="13"/>Categorias <text:s text:c="26"/>Local <text:s text:c="37"/>Visitante</text:p>
      <text:p text:style-name="P10">09:00 HS <text:s text:c="10"/>Cadetes <text:s text:c="31"/>Platense <text:s text:c="9"/>VS. <text:s text:c="16"/>Don Bosco<text:line-break/>10:15 HS <text:s text:c="10"/>juveniles <text:s text:c="30"/>Platense <text:s text:c="9"/>VS. <text:s text:c="15"/>Don Bosco<text:line-break/>12:30 HS <text:s text:c="9"/>Cadete <text:s text:c="33"/>Platense <text:s text:c="10"/>VS. <text:s text:c="15"/>Regatas<text:line-break/>13:45 HS <text:s text:c="8"/>Juveniles <text:s text:c="31"/>Platense <text:s text:c="9"/>VS. <text:s text:c="16"/>Regatas</text:p>
      <text:p text:style-name="P10">15:00 HS <text:s text:c="8"/>Cadetes <text:s text:c="32"/>Platense <text:s text:c="9"/>VS. <text:s text:c="16"/>P. Talleres</text:p>
      <text:p text:style-name="P10">16:15 HS <text:s text:c="8"/>Juveniles <text:s text:c="30"/>Platense <text:s text:c="9"/>VS. <text:s text:c="16"/>P. Talleres</text:p>
      <text:p text:style-name="P12"/>
      <text:p text:style-name="P7">HANDBALL<text:span text:style-name="T8">. </text:span></text:p>
      <text:p text:style-name="P8">Sábado 25/03 .Fecha <text:s/>del Torneo Apertura 2017 en las Instalaciones del Club (gimnasio n° 2). </text:p>
      <text:p text:style-name="P10">Horario <text:s text:c="13"/>Categorias <text:s text:c="26"/>Local <text:s text:c="37"/>Visitante</text:p>
      <text:p text:style-name="P10">09:00 HS <text:s text:c="10"/>Cadetes <text:s text:c="31"/>Platense <text:s text:c="9"/>VS. <text:s text:c="16"/>Belgrano<text:line-break/>10:15 HS <text:s text:c="10"/>juveniles <text:s text:c="30"/>Platense <text:s text:c="9"/>VS. <text:s text:c="15"/>Belgrano<text:line-break/>12:30 HS <text:s text:c="9"/>Cadete <text:s text:c="33"/>Platense <text:s text:c="10"/>VS. <text:s text:c="15"/>Somisa<text:line-break/>13:45 HS <text:s text:c="8"/>Juveniles <text:s text:c="30"/>Platense <text:s text:c="9"/>VS. <text:s text:c="16"/>Somisa</text:p>
      <text:p text:style-name="P10">15:00 HS <text:s text:c="8"/>Cadetes <text:s text:c="32"/>Platense <text:s text:c="9"/>VS. <text:s text:c="16"/>Asbalnor</text:p>
      <text:p text:style-name="P9">16:15 HS <text:s text:c="8"/>Juveniles <text:s text:c="30"/>Platense <text:s text:c="9"/>VS. <text:s text:c="16"/>Asbalnor</text:p>
      <text:p text:style-name="P11"/>
      <text:p text:style-name="P11">BÁSQUET. TORNEO PROVINCIAL </text:p>
      <text:p text:style-name="P9">Sábado 25/03. <text:s text:c="2"/>Si se logra el triunfo el viernes 24/03 se jugará este partido.Eliminatorias.</text:p>
      <text:p text:style-name="P9">Horario <text:s text:c="15"/>Categorías <text:s text:c="27"/>Local <text:s text:c="32"/>Visitante</text:p>
      <text:p text:style-name="P9">21:30 hs. <text:s text:c="13"/>Primera <text:s text:c="31"/>Somisa <text:s text:c="13"/>vs. <text:s text:c="4"/>Independiente de Zárate </text:p>
      <text:p text:style-name="P5"/>
      <text:p text:style-name="P11">FÚTBOL MAYORES:</text:p>
      <text:p text:style-name="P10">Domingo 26/03. <text:s/>Fecha del Torneo Federal C en la cancha de Somisa.</text:p>
      <text:p text:style-name="P10">Horario <text:s text:c="13"/>Categorias <text:s text:c="22"/>Local <text:s text:c="32"/>Visitante</text:p>
      <text:p text:style-name="P14">20:00 hs. <text:s text:c="12"/>Primera <text:s text:c="24"/>Somisa <text:s text:c="10"/>vs <text:s text:c="17"/>Argentino Pergamino</text:p>
      <text:p text:style-name="P9"/>
      <text:p text:style-name="P9"><text:soft-page-break/><text:span text:style-name="Strong_20_Emphasis"><text:span text:style-name="T9">BÁSQUET</text:span></text:span></text:p>
      <text:p text:style-name="P17">Domingo 26/03. </text:p>
      <text:p text:style-name="P15"><text:span text:style-name="Strong_20_Emphasis"><text:span text:style-name="T4">Horario <text:s text:c="7"/>Categoría <text:s text:c="19"/>Local <text:s text:c="25"/>Visitante</text:span></text:span></text:p>
      <text:p text:style-name="P16">18:00 HS. <text:s text:c="3"/>SEGUNDA <text:s text:c="18"/>SOMISA A <text:s text:c="2"/>VS. <text:s text:c="8"/>BELGRANO B</text:p>
      <text:p text:style-name="P16">20:00 HS. <text:s text:c="40"/>SOMISA B <text:s text:c="16"/>DON BOSCO BLANCO</text:p>
      <text:p text:style-name="P9"/>
      <text:p text:style-name="P9"/>
      <text:p text:style-name="P12">ACTIVIDADES DE VISITANTES</text:p>
      <text:p text:style-name="P12"/>
      <text:p text:style-name="P7">HOCKEY</text:p>
      <text:p text:style-name="P8">Sábado 25/03. Se llevará a cabo la fecha oficial del torneo en la cancha de césped sintética. </text:p>
      <text:p text:style-name="P6"><text:span text:style-name="T1">Horario <text:s text:c="13"/>Categorias </text:span><text:s text:c="22"/><text:span text:style-name="T1"><text:s text:c="3"/>Local <text:s text:c="30"/>Visitante</text:span></text:p>
      <text:p text:style-name="P9">09:00 hs. <text:s text:c="14"/>Octava <text:s text:c="26"/>Jockey C <text:s text:c="7"/>vs. <text:s text:c="14"/>Somisa</text:p>
      <text:p text:style-name="P9">09:50 hs. <text:s text:c="14"/>Sub 12 <text:s text:c="24"/></text:p>
      <text:p text:style-name="P5"><text:span text:style-name="T1">10:50 hs. <text:s text:c="14"/>Sub 14 <text:s text:c="5"/></text:span><text:s text:c="22"/></text:p>
      <text:p text:style-name="P5"><text:span text:style-name="T1">12:15 hs. <text:s text:c="14"/>Sub 16 <text:s/></text:span><text:s text:c="24"/></text:p>
      <text:p text:style-name="P5"><text:span text:style-name="T1">13:30 hs. <text:s text:c="14"/>Sub 18 <text:s text:c="2"/></text:span><text:s text:c="25"/></text:p>
      <text:p text:style-name="P5"><text:span text:style-name="T1">15:00 hs. <text:s text:c="14"/>Reserva </text:span><text:s text:c="24"/></text:p>
      <text:p text:style-name="P5"><text:span text:style-name="T1">16:30 hs. <text:s text:c="13"/>Primera</text:span> <text:s text:c="11"/></text:p>
      <text:p text:style-name="P13"/>
      <text:p text:style-name="P11">FÚTBOL INFERIORES/ MAYORES (jornada completa)</text:p>
      <text:p text:style-name="P10">Sábado 25/03. 2° Fecha del Torneo de inferiores organizado por la <text:s/>Liga Nicoleña de Fútbol en la cancha de Conesa. 4° Fecha del torneo de mayores. </text:p>
      <text:p text:style-name="P10">Horario <text:s text:c="13"/>Categorias <text:s text:c="22"/>Local <text:s text:c="32"/>Visitante</text:p>
      <text:p text:style-name="P10">12:00 hs. <text:s text:c="12"/>9NA <text:s text:c="31"/>Conesa <text:s text:c="9"/>vs <text:s text:c="17"/>Somisa</text:p>
      <text:p text:style-name="P9">13:00 hs <text:s text:c="13"/>7MA</text:p>
      <text:p text:style-name="P9">14:00 hs <text:s text:c="13"/>5TA</text:p>
      <text:p text:style-name="P9">16:00 hs <text:s text:c="14"/>Primera</text:p>
      <text:p text:style-name="P9"/>
      <text:p text:style-name="P7">HANDBALL<text:span text:style-name="T8">. </text:span></text:p>
      <text:p text:style-name="P8">Sábado 25/03 .Fecha 04 del Torneo Apertura Adultos 2017 en las Instalaciones del Club Belgrano. Local: Belgrano. Encargado de cancha: Débora Salgado. </text:p>
      <text:p text:style-name="P10">Horario <text:s text:c="13"/>Categorias <text:s text:c="26"/>Local <text:s text:c="37"/>Visitante</text:p>
      <text:p text:style-name="P6"><text:span text:style-name="T1">13:30 HS <text:s text:c="10"/>Adultos masculinos <text:s text:c="11"/>Regatas <text:s text:c="18"/>VS. <text:s text:c="12"/>A. Brown <text:line-break/>15:00 HS <text:s text:c="10"/>Adultos masculinos <text:s text:c="10"/>Somisa <text:s text:c="19"/>VS. <text:s text:c="11"/>Automóvil<text:line-break/>16:00 HS <text:s text:c="9"/>Adultos Masculinos <text:s text:c="9"/>Belgrano Amarillo <text:s text:c="2"/>VS. <text:s text:c="11"/>Don Bosco<text:line-break/>18:00 HS <text:s text:c="8"/>Adultos Masculinos <text:s text:c="10"/>P. Talleres <text:s text:c="15"/>VS. <text:s text:c="10"/>Belgrano Rojo</text:span><text:line-break/></text:p>
      <text:p text:style-name="P6"><text:span text:style-name="Strong_20_Emphasis"><text:span text:style-name="T5">BÁSQUET</text:span></text:span></text:p>
      <text:p text:style-name="P17">Sábado 25/03. Precalificatorio Zonal en Sacachispas.</text:p>
      <text:p text:style-name="P15"><text:span text:style-name="Strong_20_Emphasis"><text:span text:style-name="T4">Horario <text:s text:c="16"/>Categoría <text:s text:c="26"/>Local <text:s text:c="25"/>Visitante</text:span></text:span></text:p>
      <text:p text:style-name="P9">15:00 HS. <text:s text:c="12"/>Sub 17 <text:s text:c="31"/>SOMISA <text:s text:c="3"/>VS. <text:s text:c="8"/>BELGRANO </text:p>
      <text:p text:style-name="P23"/>
      <text:p text:style-name="P18"><text:line-break/><text:line-break/><text:line-break/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/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ijaya" svg:font-family="Vijay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A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AR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color="#0000ff" fo:font-size="20pt" fo:language="es" fo:country="ES" fo:font-style="italic" fo:font-weight="bold" style:font-size-asian="20pt" style:font-style-asian="italic" style:font-weight-asian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_20_body_20_indent" style:display-name="Text body indent" style:family="paragraph" style:parent-style-name="Standard" style:class="text">
      <style:paragraph-properties fo:margin="100%" fo:margin-left="0cm" fo:margin-right="1.499cm" fo:margin-top="0cm" fo:margin-bottom="0cm" fo:text-align="justify" style:justify-single-word="false" fo:text-indent="5.001cm" style:auto-text-indent="false">
        <style:tab-stops>
          <style:tab-stop style:position="4.001cm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Quotations" style:family="paragraph" style:parent-style-name="Standard" style:class="html">
      <style:paragraph-properties fo:margin="100%" fo:margin-left="1cm" fo:margin-right="1cm" fo:margin-top="0cm" fo:margin-bottom="0.499cm" fo:text-indent="0cm" style:auto-text-indent="false"/>
    </style:style>
    <style:style style:name="Fuente_20_de_20_párrafo_20_predeter." style:display-name="Fuente de párrafo predeter." style:family="text"/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349cm" fo:margin-bottom="2cm" fo:margin-left="1.931cm" fo:margin-right="1.37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1-12T18:33:51.77</meta:creation-date>
    <meta:print-date>2017-03-23T19:09:41.08</meta:print-date>
    <dc:date>2017-03-23T19:10:14.76</dc:date>
    <meta:editing-duration>PT13H39M4S</meta:editing-duration>
    <meta:editing-cycles>16</meta:editing-cycles>
    <meta:generator>OpenOffice/4.0.0$Win32 OpenOffice.org_project/400m3$Build-9702</meta:generator>
    <meta:document-statistic meta:table-count="0" meta:image-count="1" meta:object-count="0" meta:page-count="3" meta:paragraph-count="59" meta:word-count="398" meta:character-count="4989"/>
  </office:meta>
</office:document-meta>
</file>